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народного-ополчения-состоится-отчетный-концерт-творческих-коллективов-округа"/>На Народного Ополчения состоится отчетный концерт творческих коллективов округа<text:bookmark-end text:name="на-народного-ополчения-состоится-отчетный-концерт-творческих-коллективов-округа"/></text:h>
      <text:p text:style-name="First_20_paragraph">22.12.2016</text:p>
      <text:p text:style-name="Text_20_body">Большой отчетный концерт творческих коллективов СЗАО состоится в четверг, 22 декабря, в Доме культуры «Берендей». Артисты представят на «Берендеевском огоньке» свои лучшие номера и продемонстрируют навыки, приобретенные на занятиях в различных студиях округа.</text:p>
      <text:p text:style-name="Text_20_body">— Откроет концертную программу детский фольклорный ансамбль «Ладушки». Коллектив «Берендеевский сувенир» исполнит праздничные песни народов мира, студия эстрадного танца «Алексана» представит свои номера: «Классический танец», «Маска» и «Банафон». Ученики студии игры на блок-флейте «Свирельки» исполнят классические музыкальные произведения, театр моды «Млада» покажет зрителям свою коллекцию нарядов, подготовленную за полгода обучения, — рассказала сотрудник отдела по взаимодействию с населением управы района Хорошево-Мневники Ольга Хараузова.</text:p>
      <text:p text:style-name="Text_20_body">В завершение праздника воспитанники хореографической студии «Виртус» — призеры многочисленных конкурсов — продемонстрируют свои навыки. Также на мероприятии выступят представители студии спортивно-бальных танцев «Танцландия» и студии современного танца FreeDance. Новогодние и рождественские песни исполнят лауреат международных конкурсов Образцовый хоровой коллектив под руководством Ольги Островской и воспитанники студии эстрадно-джазового вокала «Сила голоса».</text:p>
      <text:p text:style-name="Text_20_body">Концерт пройдет 22 декабря, начало в 17.00. Адрес ДК «Берендей»: ул. Народного Ополчения, д. 12, корп. 4. Вход свободный. Количество мест ограничено. Телефон для справок: 8 (499) 191-01-20. (мю)</text:p>
      <text:p text:style-name="Text_20_body"><text:line-break/></text:p>
      <text:p text:style-name="Text_20_body">Адрес страницы: <text:a xlink:type="simple" xlink:href="http://horoshevo-mnevniki.mos.ru/presscenter/news/detail/4502203.html" office:name=""><text:span text:style-name="Definition">http://horoshevo-mnevniki.mos.ru/presscenter/news/detail/4502203.html</text:span></text:a></text:p>
      <text:p text:style-name="Text_20_body"><text:a xlink:type="simple" xlink:href="http://horoshevo-mnevniki.mos.ru" office:name=""><text:span text:style-name="Definition">Управа района Хорошево-Мне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1:02:20Z</meta:creation-date>
    <dc:date>2023-05-18T01:02:20Z</dc:date>
  </office:meta>
</office:document-meta>
</file>